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Calibri" svg:font-family="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00%" fo:text-align="justify" style:justify-single-word="false" style:text-autospace="none"/>
      <style:text-properties style:font-name="Times New Roman" fo:font-size="12pt" fo:language="zxx" fo:country="none" fo:font-weight="normal" officeooo:paragraph-rsid="000aced6" style:font-name-asian="Calibri" style:font-size-asian="12pt" style:font-weight-asian="normal" style:font-name-complex="Calibri" style:font-size-complex="12pt" style:font-weight-complex="normal"/>
    </style:style>
    <style:style style:name="T1" style:family="text">
      <style:text-properties officeooo:rsid="000aced6"/>
    </style:style>
    <style:style style:name="T2" style:family="text">
      <style:text-properties officeooo:rsid="001369a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Soccernight 201<text:span text:style-name="T1">7</text:span></text:p>
      <text:p text:style-name="Standard"/>
      <text:p text:style-name="Standard">Die Soccernight 201<text:span text:style-name="T1">7</text:span> findet am <text:span text:style-name="T1">24</text:span>.0<text:span text:style-name="T1">3</text:span>.1<text:span text:style-name="T1">7</text:span> in der Ohm-Mirgel Halle statt. Wie in den letzten Jahren auch, starten wir pünktlich um 12:<text:span text:style-name="T1">0</text:span>0 Uhr mit den Spielen der Jahrgangsstufe 5 und enden gegen <text:span text:style-name="T1">00</text:span>:<text:span text:style-name="T1">3</text:span>0 Uhr nach <text:span text:style-name="T1">72</text:span> absolvierten Spielen mit Beteiligung von etwa <text:span text:style-name="T1">50</text:span>0 Schülern/ Ehemaligen und Lehrern.</text:p>
      <text:p text:style-name="Standard"/>
      <text:p text:style-name="Standard">Der genaue Zeitplan sieht wie folgt aus:</text:p>
      <text:p text:style-name="Standard"/>
      <text:p text:style-name="P1">Das Turnier beginnt um 12:<text:span text:style-name="T2">0</text:span>0 Uhr mit den Spielen der 5. Klassen (bis 1<text:span text:style-name="T2">4</text:span>:<text:span text:style-name="T2">4</text:span>0 Uhr).</text:p>
      <text:p text:style-name="P1">Von 1<text:span text:style-name="T2">3</text:span>:<text:span text:style-name="T2">3</text:span>0 Uhr bis 18:40 Uhr treten die Klassen 6 bis 7 gegeneinander an.</text:p>
      <text:p text:style-name="P1">Von 1<text:span text:style-name="T2">7</text:span>:<text:span text:style-name="T2">0</text:span>0 Uhr bis 20:<text:span text:style-name="T2">3</text:span>0 Uhr treten die Klassen 8 bis 9 gegeneinander an.</text:p>
      <text:p text:style-name="P1">Von <text:span text:style-name="T2">19</text:span>:<text:span text:style-name="T2">4</text:span>0 Uhr bis ca. <text:span text:style-name="T2">00</text:span>:<text:span text:style-name="T2">3</text:span>0 Uhr findet das abschließende Turnier der Jahrgangsstufen 10-12, Ehemalige und Lehrer statt.</text:p>
      <text:p text:style-name="Standard"/>
      <text:p text:style-name="Standard">Organisiert wird das Turnier von der Fachschaft Sport mit Unterstützung der SV. <text:span text:style-name="T1">Und der Q1</text:span> Zudem möchten wir uns im Vorfeld schon bei <text:span text:style-name="T1">Irina Cheheb</text:span> bedanken, die das diesjährige Plakat entworfen hat!</text:p>
      <text:p text:style-name="Standard"/>
      <text:p text:style-name="Standard"/>
      <text:p text:style-name="Standard"><text:s text:c="2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Tahoma1" svg:font-family="Tahoma"/>
    <style:font-face style:name="Calibri" svg:font-family="Calibri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de" fo:country="DE" style:letter-kerning="true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rsten Heuser</meta:initial-creator>
    <meta:creation-date>2016-04-04T10:24:02.17</meta:creation-date>
    <dc:date>2017-03-08T11:56:16.872000000</dc:date>
    <meta:editing-duration>PT9M3S</meta:editing-duration>
    <meta:editing-cycles>2</meta:editing-cycles>
    <meta:generator>LibreOffice/4.3.0.4$Windows_x86 LibreOffice_project/62ad5818884a2fc2e5780dd45466868d41009ec0</meta:generator>
    <meta:document-statistic meta:table-count="0" meta:image-count="0" meta:object-count="0" meta:page-count="1" meta:paragraph-count="9" meta:word-count="149" meta:character-count="891" meta:non-whitespace-character-count="748"/>
  </office:meta>
</office:document-meta>
</file>