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text/xml" manifest:full-path="content.xml"/>
  <manifest:file-entry manifest:media-type="application/rdf+xml" manifest:full-path="manifest.rdf"/>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field="urn:openoffice:names:experimental:ooo-ms-interop:xmlns:field:1.0" office:version="1.2" grddl:transformation="http://docs.oasis-open.org/office/1.2/xslt/odf2rdf.xsl">
  <office:scripts/>
  <office:font-face-decls>
    <style:font-face style:name="OpenSymbol" svg:font-family="OpenSymbol"/>
    <style:font-face style:name="Tahoma1" svg:font-family="Tahoma"/>
    <style:font-face style:name="Times New Roman" svg:font-family="'Times New Roman'" style:font-family-generic="roman" style:font-pitch="variable"/>
    <style:font-face style:name="Arial" svg:font-family="Arial" style:font-family-generic="swiss" style:font-pitch="variable"/>
    <style:font-face style:name="SimSun" svg:font-family="SimSun" style:font-family-generic="system" style:font-pitch="variable"/>
    <style:font-face style:name="Tahoma" svg:font-family="Tahoma" style:font-family-generic="system" style:font-pitch="variable"/>
  </office:font-face-decls>
  <office:automatic-styles>
    <style:style style:name="P1" style:family="paragraph" style:parent-style-name="Standard">
      <style:text-properties fo:font-size="20pt" style:font-size-asian="20pt" style:font-size-complex="20pt"/>
    </style:style>
    <style:style style:name="P2" style:family="paragraph" style:parent-style-name="Standard">
      <style:paragraph-properties fo:text-align="center" style:justify-single-word="false"/>
      <style:text-properties fo:font-size="20pt" style:text-underline-style="solid" style:text-underline-width="auto" style:text-underline-color="font-color" fo:font-weight="bold" style:font-size-asian="20pt" style:font-weight-asian="bold" style:font-size-complex="20pt" style:font-weight-complex="bold"/>
    </style:style>
    <style:style style:name="P3" style:family="paragraph" style:parent-style-name="Standard" style:list-style-name="L1">
      <style:text-properties fo:font-size="15pt" style:font-size-asian="15pt" style:font-size-complex="15pt"/>
    </style:style>
    <style:style style:name="P4" style:family="paragraph" style:parent-style-name="Text_20_body" style:list-style-name="L1">
      <style:text-properties fo:font-size="15pt" style:font-size-asian="15pt" style:font-size-complex="15pt"/>
    </style:style>
    <style:style style:name="T1" style:family="text">
      <style:text-properties style:text-underline-style="solid" style:text-underline-width="auto" style:text-underline-color="font-color" fo:font-weight="bold"/>
    </style:style>
    <style:style style:name="T2" style:family="text">
      <style:text-properties fo:font-weight="bold" fo:background-color="#c0c0c0"/>
    </style:style>
    <text:list-style style:name="L1">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Regeln Soccernight</text:p>
      <text:p text:style-name="P1"/>
      <text:list xml:id="list38257460" text:style-name="L1">
        <text:list-item>
          <text:p text:style-name="P3">Gespielt wird in der Ohm-Mirgel Halle. <text:s/></text:p>
        </text:list-item>
        <text:list-item>
          <text:p text:style-name="P3">Es darf nur mit Hallenschuhen gespielt werden.</text:p>
        </text:list-item>
        <text:list-item>
          <text:p text:style-name="P3">Die Spielzeit beträgt 8 Minuten. Wer zu spät auf dem Spielfeld erscheint, verliert das Spiel. Zeitpläne hängen aus.</text:p>
        </text:list-item>
        <text:list-item>
          <text:p text:style-name="P3">Es wird an den Längsseiten mit Bande gespielt. </text:p>
        </text:list-item>
        <text:list-item>
          <text:p text:style-name="P3">Neben den Toren wird mit Aus gespielt.</text:p>
        </text:list-item>
        <text:list-item>
          <text:p text:style-name="P3">Der Torwart darf den Ball beim Abstoß nicht über die Mittellinie werfen oder schießen. Bevor der Ball die Mittellinie überquert, muss ein Feldspieler den Ball berührt haben. Aus dem Spiel heraus hat der Torwart freies Spiel.</text:p>
        </text:list-item>
        <text:list-item>
          <text:p text:style-name="P3">Die Klassen 5-7 spielen mit 5 Feldspielern plus Torwart.</text:p>
        </text:list-item>
        <text:list-item>
          <text:p text:style-name="P3">Die Jahrgangsstufen 8-Q2 spielen mit 4 Feldspielern plus Torwart.</text:p>
        </text:list-item>
        <text:list-item>
          <text:p text:style-name="P3">Von jedem Spieler müssen die Einverständniserklärungen der Eltern vorliegen (auf einem Blatt pro Mannschaft).</text:p>
        </text:list-item>
        <text:list-item>
          <text:p text:style-name="P4">Eine reine Mädchenmannschaft darf eine Spielerin mehr einsetzen. Zudem darf sie sich einen Oberstufenschüler oder einen Lehrer ins Tor oder auf das Feld stellen. Dieser darf allerdings bis einschließlich Jgst. 7 keine Tore erzielen.</text:p>
        </text:list-item>
        <text:list-item>
          <text:p text:style-name="P3">Ein Spieler, der sich unsportlich verhält, wird <text:span text:style-name="T1">sofort</text:span> vom Turnier ausgeschlossen (alternativ kann eine Zeitstrafe von 2 Minuten ausgesprochen werden). Eine Mitteilung an die Eltern erfolgt im Anschluss. Der Spaß sollte bei allem Ehrgeiz absolut im Vordergrund stehen! Jegliche Grätsche ist aufgrund des hohen Verletzungsrisikos zudem absolut verboten.</text:p>
        </text:list-item>
        <text:list-item>
          <text:p text:style-name="P4">Die Rückpassregel findet Anwendung <text:span text:style-name="T2">(außer in den Jahrgangsstufen <text:s/>5-7)</text:span></text:p>
        </text:list-item>
        <text:list-item>
          <text:p text:style-name="P4">Die erstgenannte Mannschaft spielt auf der Eingangsseite und hat Anstoß.</text:p>
        </text:list-item>
        <text:list-item>
          <text:p text:style-name="P4">In den K.O.- Spielen findet bei unentschiedenem Spielstand sofort ein Elfmeterschießen mit je drei Schützen statt.</text:p>
        </text:list-item>
        <text:list-item>
          <text:p text:style-name="P4">Eine Mannschaft, die verspätet erscheint, hat das Spiel sofort verloren, damit der Zeitplan eingehalten werden kann.</text:p>
        </text:list-item>
        <text:list-item>
          <text:p text:style-name="P4">Alkohol ist in der Halle absolut tabu!! Zudem darf ein alkoholisierter Spieler nicht am Turnier teilnehmen! Vor allem abends behalten wir uns Kontrollen mit einem Alkoholmessgerät vor!</text:p>
        </text:list-item>
        <text:list-item>
          <text:p text:style-name="P4">Es dürfen ausschließlich Spieler teilnehmen, die an der Marienschule zur Schule gehen. Beim Oberstufenturnier dürfen dies auch Ehemalige sein. </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office:version="1.2" grddl:transformation="http://docs.oasis-open.org/office/1.2/xslt/odf2rdf.xsl">
  <office:font-face-decls>
    <style:font-face style:name="OpenSymbol" svg:font-family="OpenSymbol"/>
    <style:font-face style:name="Tahoma1" svg:font-family="Tahoma"/>
    <style:font-face style:name="Times New Roman" svg:font-family="'Times New Roman'" style:font-family-generic="roman" style:font-pitch="variable"/>
    <style:font-face style:name="Arial" svg:font-family="Arial" style:font-family-generic="swiss" style:font-pitch="variable"/>
    <style:font-face style:name="SimSun" svg:font-family="SimSun" style:font-family-generic="system" style:font-pitch="variable"/>
    <style:font-face style:name="Tahoma" svg:font-family="Tahoma"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de" fo:country="DE"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de" fo:country="DE" style:letter-kerning="true" style:font-name-asian="SimSun" style:font-size-asian="12pt" style:language-asian="zh" style:country-asian="CN" style:font-name-complex="Tahoma"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SimSun" style:font-size-asian="14pt" style:font-name-complex="Tahoma"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Tahoma1" style:font-size-complex="12pt" style:font-style-complex="italic"/>
    </style:style>
    <style:style style:name="Index" style:family="paragraph" style:parent-style-name="Standard" style:class="index">
      <style:paragraph-properties text:number-lines="false" text:line-number="0"/>
      <style:text-properties style:font-name-complex="Tahoma1"/>
    </style:style>
    <style:style style:name="Bullet_20_Symbols" style:display-name="Bullet Symbols" style:family="text">
      <style:text-properties style:font-name="OpenSymbol" style:font-name-asian="OpenSymbol" style:font-name-complex="OpenSymbol"/>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HTML"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grddl:transformation="http://docs.oasis-open.org/office/1.2/xslt/odf2rdf.xsl">
  <office:meta>
    <meta:initial-creator>Carsten Heuser</meta:initial-creator>
    <meta:creation-date>2011-04-01T07:32:24.90</meta:creation-date>
    <meta:printed-by>Carsten Heuser</meta:printed-by>
    <meta:print-date>2017-03-06T18:08:45.47</meta:print-date>
    <dc:date>2017-03-06T18:09:24.84</dc:date>
    <dc:creator>Carsten Heuser</dc:creator>
    <meta:editing-duration>PT00H13M32S</meta:editing-duration>
    <meta:editing-cycles>2</meta:editing-cycles>
    <meta:generator>OpenOffice.org/3.2$Win32 OpenOffice.org_project/320m12$Build-9483</meta:generator>
    <meta:document-statistic meta:table-count="0" meta:image-count="0" meta:object-count="0" meta:page-count="1" meta:paragraph-count="18" meta:word-count="312" meta:character-count="2058"/>
  </office:meta>
</office:document-meta>
</file>